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style>
    <style:style style:name="P2" style:parent-style-name="Standard" style:family="paragraph">
      <style:paragraph-properties fo:margin-left="1.477in" fo:text-indent="0.4923in">
        <style:tab-stops/>
      </style:paragraph-properties>
    </style:style>
    <style:style style:name="P3" style:parent-style-name="Standard" style:family="paragraph">
      <style:paragraph-properties fo:margin-left="1.9694in" fo:text-indent="-1.9694in">
        <style:tab-stops/>
      </style:paragraph-properties>
    </style:style>
    <style:style style:name="P4" style:parent-style-name="Standard" style:family="paragraph">
      <style:paragraph-properties fo:margin-left="1.9694in" fo:text-indent="-1.9694in">
        <style:tab-stops/>
      </style:paragraph-properties>
    </style:style>
    <style:style style:name="P5" style:parent-style-name="Standard" style:family="paragraph">
      <style:paragraph-properties fo:margin-left="1.9694in" fo:text-indent="-1.9694in">
        <style:tab-stops/>
      </style:paragraph-properties>
    </style:style>
    <style:style style:name="P6" style:parent-style-name="Standard" style:family="paragraph">
      <style:paragraph-properties fo:margin-left="1.4722in" fo:text-indent="-1.4722in">
        <style:tab-stops/>
      </style:paragraph-properties>
    </style:style>
    <style:style style:name="P7" style:parent-style-name="Standard" style:family="paragraph">
      <style:paragraph-properties fo:margin-left="1.4722in" fo:text-indent="-1.4722in">
        <style:tab-stops/>
      </style:paragraph-properties>
    </style:style>
  </office:automatic-styles>
  <office:body>
    <office:text text:use-soft-page-breaks="true">
      <text:p text:style-name="P1"/>
      <text:p text:style-name="Standard">Name:<text:s/><text:tab/><text:tab/><text:tab/><text:tab/>Michael Marquardt</text:p>
      <text:p text:style-name="Standard"/>
      <text:p text:style-name="Standard">Beruf:<text:s/><text:tab/><text:tab/><text:tab/><text:tab/>Pensionär<text:tab/><text:tab/><text:tab/></text:p>
      <text:p text:style-name="Standard"/>
      <text:p text:style-name="P2">Seit 2004 im ASV Schleswig von 1932 e.V.</text:p>
      <text:p text:style-name="Standard"/>
      <text:p text:style-name="P3">Posten:<text:s/><text:tab/>2. Vorsitzender im ASV Schleswig, Geschäftsführer der Treenegemeinschaft (TG) GbR und Gewässerwart der TG</text:p>
      <text:p text:style-name="Standard"/>
      <text:p text:style-name="Standard">Mein Zielfisch:<text:s/><text:tab/><text:tab/>Salmoniden und Hechte vorzugsweise mit der Fliegenrute</text:p>
      <text:p text:style-name="Standard"/>
      <text:p text:style-name="P4">Ziele:<text:tab/>Den ASV Schleswig weiter zu unterstützen, wenn nötig auch weiter in einer ehrenamtlichen Funktion, auch im Vorstand</text:p>
      <text:p text:style-name="P5"/>
      <text:p text:style-name="P6">Vereinsmitgliedschaft:<text:tab/>ASV Schleswig von 1932 e.V.</text:p>
      <text:p text:style-name="P7">(Organisiert)<text:tab/><text:tab/><text:tab/>ASV Jübek und Umgebung e.V.</text:p>
      <text:p text:style-name="Standard"/>
      <text:p text:style-name="Standard"/>
      <text:p text:style-name="Standard">Ich bin 57 Jahre jung und Vater von zwei Kindern. Als Kind hat mich der Angelwahn schon früh gepackt und so bin ich schon seit meiner Kindheit begeister Angler. Irgendwann, vor ca.30 Jahren, habe ich dann das Fliegenfischen für mich entdeckt und dieses zu meiner Leidenschaft gemacht.<text:s/></text:p>
      <text:p text:style-name="Standard">So bin ich an den Küsten Schleswig-Holsteins zu finden, auf der Suche nach dem Fisch der tausend Würfe. Auch gerne mal in Dänemark, aber auch am Gammelunder See und an der Treene, verbringe ich viel Zeit und Herzblut. So bin ich auch noch Gewässerwart der Treenegemeinschaft seit 2018 (<text:a xlink:href="https://asv-schleswig.de/treene-gemeinschaft.html" office:target-frame-name="_top" xlink:show="replace">https://asv-schleswig.de/treen<text:bookmark-start text:name="_Hlt236343356"/><text:bookmark-start text:name="_Hlt236343357"/>e<text:bookmark-end text:name="_Hlt236343356"/><text:bookmark-end text:name="_Hlt236343357"/>-ge<text:bookmark-start text:name="_Hlt236344325"/><text:bookmark-start text:name="_Hlt236344326"/>m<text:bookmark-end text:name="_Hlt236344325"/><text:bookmark-end text:name="_Hlt236344326"/>einschaft.html</text:a>). Im Vorstand des ASV Schleswig bin ich seit 2018 und Geschäftsführer der Treenegemeinschaft GbR. seit 2024.</text:p>
      <text:p text:style-name="Standard">Auch informiere ich den Vorstand, was in der Treenegemeinschaft geleistet wird. Wenn ich von der Treene anfange zu philosophieren, muss ich manchmal auch gebremst werden. Daran ist aber zu erkennen, dass ich mich mit Leib und Seele für dem Arterhalt/ Artenschutz und der Pflege der Treene verschrieben habe. Ich bin ebenfalls als ausgebildeter Elektro-Fischer in Schleswig-Holsteins Fließgewässern unterwegs. Auch bei der Fischereischeinausbildung bin ich als Lehr- und Prüfbefähigter eingebunden. <text:s text:c="7"/></text:p>
      <text:p text:style-name="Standard"/>
      <text:p text:style-name="Standard">Lebensmotto: <text:s/>Du schützt nur das, was du kennst.<text:s/></text:p>
      <text:p text:style-name="Standard"/>
      <text:p text:style-name="Standard">Beste Grüße<text:s/></text:p>
      <text:p text:style-name="Standard">Micha</text:p>
      <text:p text:style-name="Standard"/>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zh" style:country-asian="CN" style:language-complex="hi" style:country-complex="IN"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fo:hyphenate="false"/>
    </style:style>
    <style:style style:name="Beschriftung" style:display-name="Beschriftung"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hristian Hünerjäger</meta:initial-creator>
    <dc:creator>Wolfgang Reins</dc:creator>
    <meta:creation-date>2026-08-15T10:15:00Z</meta:creation-date>
    <dc:date>2026-08-15T10:15:00Z</dc:date>
    <meta:template xlink:href="Normal.dotm" xlink:type="simple"/>
    <meta:editing-cycles>2</meta:editing-cycles>
    <meta:editing-duration>PT0S</meta:editing-duration>
    <meta:document-statistic meta:page-count="1" meta:paragraph-count="3" meta:word-count="258" meta:character-count="1885" meta:row-count="13" meta:non-whitespace-character-count="1630"/>
  </office:meta>
</office:document-meta>
</file>